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Text_20_body">
      <style:paragraph-properties fo:text-align="justify" style:justify-single-word="false"/>
      <style:text-properties fo:font-weight="normal" officeooo:rsid="001158ab" style:font-weight-asian="normal" style:font-weight-complex="normal"/>
    </style:style>
    <style:style style:name="P2" style:family="paragraph" style:parent-style-name="Text_20_body">
      <style:paragraph-properties fo:text-align="justify" style:justify-single-word="false"/>
      <style:text-properties officeooo:rsid="001158ab"/>
    </style:style>
    <style:style style:name="P3" style:family="paragraph" style:parent-style-name="Text_20_body">
      <style:paragraph-properties fo:text-align="justify" style:justify-single-word="false"/>
      <style:text-properties officeooo:rsid="001158ab" officeooo:paragraph-rsid="006cbd61"/>
    </style:style>
    <style:style style:name="P4" style:family="paragraph" style:parent-style-name="Text_20_body">
      <style:paragraph-properties fo:text-align="justify" style:justify-single-word="false"/>
      <style:text-properties officeooo:rsid="005c3df4" officeooo:paragraph-rsid="006cbd61"/>
    </style:style>
    <style:style style:name="P5" style:family="paragraph" style:parent-style-name="Text_20_body">
      <style:paragraph-properties fo:text-align="justify" style:justify-single-word="false"/>
      <style:text-properties officeooo:rsid="006cbd61" officeooo:paragraph-rsid="006cbd61"/>
    </style:style>
    <style:style style:name="P6" style:family="paragraph" style:parent-style-name="Standard">
      <style:paragraph-properties fo:text-align="justify" style:justify-single-word="false"/>
      <style:text-properties fo:font-weight="normal" officeooo:rsid="001158ab" officeooo:paragraph-rsid="001d6e40" style:font-weight-asian="normal" style:font-weight-complex="normal"/>
    </style:style>
    <style:style style:name="P7" style:family="paragraph" style:parent-style-name="Standard">
      <style:paragraph-properties fo:text-align="justify" style:justify-single-word="false"/>
      <style:text-properties fo:font-weight="normal" officeooo:rsid="0022e6ba" officeooo:paragraph-rsid="0022e6ba" style:font-weight-asian="normal" style:font-weight-complex="normal"/>
    </style:style>
    <style:style style:name="P8" style:family="paragraph" style:parent-style-name="Standard">
      <style:paragraph-properties fo:text-align="justify" style:justify-single-word="false"/>
      <style:text-properties fo:font-weight="normal" officeooo:rsid="00250b5e" officeooo:paragraph-rsid="00250b5e" style:font-weight-asian="normal" style:font-weight-complex="normal"/>
    </style:style>
    <style:style style:name="P9" style:family="paragraph" style:parent-style-name="Standard">
      <style:paragraph-properties fo:text-align="justify" style:justify-single-word="false"/>
      <style:text-properties fo:font-weight="normal" officeooo:rsid="0026c2eb" officeooo:paragraph-rsid="0026c2eb" style:font-weight-asian="normal" style:font-weight-complex="normal"/>
    </style:style>
    <style:style style:name="P10" style:family="paragraph" style:parent-style-name="Standard">
      <style:paragraph-properties fo:text-align="justify" style:justify-single-word="false"/>
      <style:text-properties style:text-underline-style="none" fo:font-weight="normal" officeooo:rsid="00279bbd" officeooo:paragraph-rsid="00279bbd" style:font-weight-asian="normal" style:font-weight-complex="normal"/>
    </style:style>
    <style:style style:name="P11" style:family="paragraph" style:parent-style-name="Standard">
      <style:paragraph-properties fo:text-align="justify" style:justify-single-word="false"/>
      <style:text-properties fo:font-size="20pt" style:text-underline-style="none" fo:font-weight="normal" officeooo:rsid="00292083" officeooo:paragraph-rsid="00292083" style:font-size-asian="20pt" style:font-weight-asian="normal" style:font-size-complex="20pt" style:font-weight-complex="normal"/>
    </style:style>
    <style:style style:name="P12" style:family="paragraph" style:parent-style-name="Standard">
      <style:paragraph-properties fo:text-align="justify" style:justify-single-word="false"/>
      <style:text-properties fo:font-size="14pt" style:text-underline-style="none" fo:font-weight="normal" officeooo:rsid="002a8044" officeooo:paragraph-rsid="002a8044" style:font-size-asian="12.25pt" style:font-weight-asian="normal" style:font-size-complex="14pt" style:font-weight-complex="normal"/>
    </style:style>
    <style:style style:name="P13" style:family="paragraph" style:parent-style-name="Standard">
      <style:paragraph-properties fo:text-align="justify" style:justify-single-word="false"/>
      <style:text-properties fo:font-size="14pt" style:text-underline-style="none" fo:font-weight="normal" officeooo:rsid="002a8cae" officeooo:paragraph-rsid="00554a17" style:font-size-asian="12.25pt" style:font-weight-asian="normal" style:font-size-complex="14pt" style:font-weight-complex="normal"/>
    </style:style>
    <style:style style:name="P14" style:family="paragraph" style:parent-style-name="Standard">
      <style:paragraph-properties fo:text-align="justify" style:justify-single-word="false"/>
      <style:text-properties fo:font-size="14pt" fo:font-style="normal" style:text-underline-style="none" fo:font-weight="normal" officeooo:rsid="00535227" officeooo:paragraph-rsid="00554a17" style:font-size-asian="12.25pt" style:font-style-asian="normal" style:font-weight-asian="normal" style:font-size-complex="14pt" style:font-style-complex="normal" style:font-weight-complex="normal"/>
    </style:style>
    <style:style style:name="P15" style:family="paragraph" style:parent-style-name="Standard">
      <style:paragraph-properties fo:text-align="justify" style:justify-single-word="false"/>
      <style:text-properties fo:font-size="14pt" style:text-underline-style="none" fo:font-weight="normal" officeooo:rsid="002a8cae" officeooo:paragraph-rsid="006a9124" style:font-size-asian="12.25pt" style:font-weight-asian="normal" style:font-size-complex="14pt" style:font-weight-complex="normal"/>
    </style:style>
    <style:style style:name="P16" style:family="paragraph" style:parent-style-name="Standard">
      <style:paragraph-properties fo:text-align="justify" style:justify-single-word="false"/>
      <style:text-properties fo:font-size="14pt" fo:font-style="normal" style:text-underline-style="none" fo:font-weight="normal" officeooo:rsid="0054f6db" officeooo:paragraph-rsid="00554a17" style:font-size-asian="12.25pt" style:font-style-asian="normal" style:font-weight-asian="normal" style:font-size-complex="14pt" style:font-style-complex="normal" style:font-weight-complex="normal"/>
    </style:style>
    <style:style style:name="P17" style:family="paragraph" style:parent-style-name="Standard">
      <style:paragraph-properties fo:text-align="justify" style:justify-single-word="false"/>
      <style:text-properties fo:font-size="14pt" fo:font-style="normal" style:text-underline-style="none" fo:font-weight="bold" officeooo:rsid="0062cb5a" officeooo:paragraph-rsid="006765a5" style:font-size-asian="12.25pt" style:font-style-asian="normal" style:font-weight-asian="bold" style:font-size-complex="14pt" style:font-style-complex="normal" style:font-weight-complex="bold"/>
    </style:style>
    <style:style style:name="P18" style:family="paragraph" style:parent-style-name="Standard">
      <style:paragraph-properties fo:text-align="justify" style:justify-single-word="false"/>
      <style:text-properties fo:font-size="14pt" fo:font-style="normal" style:text-underline-style="none" fo:font-weight="normal" officeooo:rsid="0067040c" officeooo:paragraph-rsid="006765a5" style:font-size-asian="12.25pt" style:font-style-asian="normal" style:font-weight-asian="normal" style:font-size-complex="14pt" style:font-style-complex="normal" style:font-weight-complex="normal"/>
    </style:style>
    <style:style style:name="P19" style:family="paragraph" style:parent-style-name="Standard">
      <style:paragraph-properties fo:text-align="justify" style:justify-single-word="false"/>
      <style:text-properties fo:font-size="14pt" fo:font-style="normal" style:text-underline-style="none" fo:font-weight="normal" officeooo:rsid="006aef6c" officeooo:paragraph-rsid="006aef6c" style:font-size-asian="12.25pt" style:font-style-asian="normal" style:font-weight-asian="normal" style:font-size-complex="14pt" style:font-style-complex="normal" style:font-weight-complex="normal"/>
    </style:style>
    <style:style style:name="P20" style:family="paragraph" style:parent-style-name="Standard">
      <style:paragraph-properties fo:text-align="justify" style:justify-single-word="false"/>
      <style:text-properties fo:font-size="14pt" fo:font-style="normal" style:text-underline-style="none" fo:font-weight="bold" officeooo:rsid="0067c123" officeooo:paragraph-rsid="0067c123" style:font-size-asian="12.25pt" style:font-style-asian="normal" style:font-weight-asian="bold" style:font-size-complex="14pt" style:font-style-complex="normal" style:font-weight-complex="bold"/>
    </style:style>
    <style:style style:name="P21" style:family="paragraph" style:parent-style-name="Standard">
      <style:paragraph-properties fo:text-align="justify" style:justify-single-word="false"/>
      <style:text-properties fo:font-size="14pt" fo:font-style="normal" style:text-underline-style="none" fo:font-weight="normal" officeooo:rsid="006aa644" officeooo:paragraph-rsid="006aa644" style:font-size-asian="12.25pt" style:font-style-asian="normal" style:font-weight-asian="normal" style:font-size-complex="14pt" style:font-style-complex="normal" style:font-weight-complex="normal"/>
    </style:style>
    <style:style style:name="P22" style:family="paragraph" style:parent-style-name="Standard">
      <style:paragraph-properties fo:text-align="justify" style:justify-single-word="false"/>
      <style:text-properties fo:font-size="14pt" fo:font-style="normal" style:text-underline-style="none" fo:font-weight="normal" officeooo:rsid="006aef6c" officeooo:paragraph-rsid="006befdd" style:font-size-asian="12.25pt" style:font-style-asian="normal" style:font-weight-asian="normal" style:font-size-complex="14pt" style:font-style-complex="normal" style:font-weight-complex="normal"/>
    </style:style>
    <style:style style:name="P23" style:family="paragraph" style:parent-style-name="Standard">
      <style:paragraph-properties fo:text-align="justify" style:justify-single-word="false"/>
      <style:text-properties fo:font-size="14pt" style:text-underline-style="none" fo:font-weight="normal" officeooo:rsid="002a8cae" officeooo:paragraph-rsid="004dabf3" style:font-size-asian="12.25pt" style:font-weight-asian="normal" style:font-size-complex="14pt" style:font-weight-complex="normal"/>
    </style:style>
    <style:style style:name="P24" style:family="paragraph" style:parent-style-name="Standard">
      <style:paragraph-properties fo:text-align="justify" style:justify-single-word="false"/>
      <style:text-properties fo:font-size="14pt" style:text-underline-style="none" fo:font-weight="normal" officeooo:rsid="002a8044" officeooo:paragraph-rsid="0031ded6" style:font-size-asian="12.25pt" style:font-weight-asian="normal" style:font-size-complex="14pt" style:font-weight-complex="normal"/>
    </style:style>
    <style:style style:name="P25" style:family="paragraph" style:parent-style-name="Text_20_body">
      <style:paragraph-properties fo:text-align="justify" style:justify-single-word="false"/>
      <style:text-properties fo:font-size="14pt" style:text-underline-style="none" fo:font-weight="normal" officeooo:rsid="002a8044" officeooo:paragraph-rsid="002a8044" style:font-size-asian="12.25pt" style:font-weight-asian="normal" style:font-size-complex="14pt" style:font-weight-complex="normal"/>
    </style:style>
    <style:style style:name="P26" style:family="paragraph" style:parent-style-name="Text_20_body" style:list-style-name="L1">
      <style:paragraph-properties fo:margin-top="0cm" fo:margin-bottom="0cm" style:contextual-spacing="false" fo:text-align="justify" style:justify-single-word="false"/>
      <style:text-properties fo:font-size="14pt" officeooo:rsid="002a8044" style:font-size-asian="12.25pt" style:font-size-complex="14pt"/>
    </style:style>
    <style:style style:name="P27" style:family="paragraph" style:parent-style-name="Text_20_body" style:list-style-name="L1">
      <style:paragraph-properties fo:text-align="justify" style:justify-single-word="false"/>
      <style:text-properties fo:font-size="14pt" officeooo:rsid="002a8044" style:font-size-asian="12.25pt" style:font-size-complex="14pt"/>
    </style:style>
    <style:style style:name="P28" style:family="paragraph" style:parent-style-name="Text_20_body" style:list-style-name="L2">
      <style:paragraph-properties fo:margin-top="0cm" fo:margin-bottom="0cm" style:contextual-spacing="false" fo:text-align="justify" style:justify-single-word="false"/>
      <style:text-properties fo:font-size="14pt" officeooo:rsid="002a8044" style:font-size-asian="12.25pt" style:font-size-complex="14pt"/>
    </style:style>
    <style:style style:name="P29" style:family="paragraph" style:parent-style-name="Text_20_body" style:list-style-name="L2">
      <style:paragraph-properties fo:text-align="justify" style:justify-single-word="false"/>
      <style:text-properties fo:font-size="14pt" officeooo:rsid="002a8044" style:font-size-asian="12.25pt" style:font-size-complex="14pt"/>
    </style:style>
    <style:style style:name="P30" style:family="paragraph" style:parent-style-name="Standard">
      <style:paragraph-properties fo:text-align="justify" style:justify-single-word="false"/>
      <style:text-properties fo:font-size="14pt" style:text-underline-style="none" fo:font-weight="normal" officeooo:rsid="002dbf60" officeooo:paragraph-rsid="002dbf60" style:font-size-asian="12.25pt" style:font-weight-asian="normal" style:font-size-complex="14pt" style:font-weight-complex="normal"/>
    </style:style>
    <style:style style:name="P31" style:family="paragraph" style:parent-style-name="Standard">
      <style:paragraph-properties fo:text-align="justify" style:justify-single-word="false"/>
      <style:text-properties fo:font-size="14pt" style:text-underline-style="none" fo:font-weight="normal" officeooo:rsid="003066fc" officeooo:paragraph-rsid="002dbf60" style:font-size-asian="12.25pt" style:font-weight-asian="normal" style:font-size-complex="14pt" style:font-weight-complex="normal"/>
    </style:style>
    <style:style style:name="P32" style:family="paragraph" style:parent-style-name="Standard">
      <style:paragraph-properties fo:text-align="justify" style:justify-single-word="false"/>
      <style:text-properties fo:font-size="14pt" style:text-underline-style="none" fo:font-weight="normal" officeooo:rsid="003066fc" officeooo:paragraph-rsid="003066fc" style:font-size-asian="12.25pt" style:font-weight-asian="normal" style:font-size-complex="14pt" style:font-weight-complex="normal"/>
    </style:style>
    <style:style style:name="P33" style:family="paragraph" style:parent-style-name="Standard">
      <loext:graphic-properties draw:fill="solid" draw:fill-color="#ffffff"/>
      <style:paragraph-properties fo:margin-top="0cm" fo:margin-bottom="0cm" style:contextual-spacing="false" fo:text-align="justify" style:justify-single-word="false" fo:background-color="#ffffff"/>
      <style:text-properties officeooo:paragraph-rsid="0036bb37"/>
    </style:style>
    <style:style style:name="P34" style:family="paragraph" style:parent-style-name="Normal_20__28_Web_29_">
      <loext:graphic-properties draw:fill="solid" draw:fill-color="#ffffff"/>
      <style:paragraph-properties fo:margin-top="0cm" fo:margin-bottom="0cm" style:contextual-spacing="false" fo:text-align="justify" style:justify-single-word="false" fo:background-color="#ffffff"/>
      <style:text-properties fo:color="#666666" loext:opacity="100%" style:font-name="Tahoma" fo:font-size="5.5pt" officeooo:paragraph-rsid="0036bb37" style:font-size-asian="5.5pt" style:font-name-complex="Tahoma1" style:font-size-complex="5.5pt"/>
    </style:style>
    <style:style style:name="P35" style:family="paragraph" style:parent-style-name="Normal_20__28_Web_29_">
      <loext:graphic-properties draw:fill="solid" draw:fill-color="#ffffff"/>
      <style:paragraph-properties fo:margin-top="0cm" fo:margin-bottom="0cm" style:contextual-spacing="false" fo:text-align="justify" style:justify-single-word="false" fo:background-color="#ffffff"/>
      <style:text-properties officeooo:paragraph-rsid="003f7cbd"/>
    </style:style>
    <style:style style:name="P36" style:family="paragraph" style:parent-style-name="Standard">
      <style:paragraph-properties fo:text-align="justify" style:justify-single-word="false"/>
      <style:text-properties fo:color="#ff0000" loext:opacity="100%" fo:font-size="14pt" style:text-underline-style="none" fo:font-weight="normal" officeooo:rsid="003066fc" officeooo:paragraph-rsid="003066fc" fo:background-color="transparent" style:font-size-asian="12.25pt" style:font-weight-asian="normal" style:font-size-complex="14pt" style:font-weight-complex="normal"/>
    </style:style>
    <style:style style:name="P37" style:family="paragraph" style:parent-style-name="Standard">
      <style:paragraph-properties fo:text-align="justify" style:justify-single-word="false"/>
      <style:text-properties fo:color="#c9211e" loext:opacity="100%" fo:font-size="14pt" style:text-underline-style="none" fo:font-weight="normal" officeooo:rsid="003066fc" officeooo:paragraph-rsid="003066fc" style:font-size-asian="12.25pt" style:font-weight-asian="normal" style:font-size-complex="14pt" style:font-weight-complex="normal"/>
    </style:style>
    <style:style style:name="P38" style:family="paragraph" style:parent-style-name="Text_20_body">
      <style:paragraph-properties fo:text-align="justify" style:justify-single-word="false"/>
      <style:text-properties fo:color="#c9211e" loext:opacity="100%" fo:font-size="14pt" style:text-underline-style="none" fo:font-weight="normal" officeooo:rsid="003066fc" officeooo:paragraph-rsid="003066fc" style:font-size-asian="12.25pt" style:font-weight-asian="normal" style:font-size-complex="14pt" style:font-weight-complex="normal"/>
    </style:style>
    <style:style style:name="P39" style:family="paragraph" style:parent-style-name="Text_20_body" style:list-style-name="L3">
      <style:paragraph-properties fo:margin-top="0cm" fo:margin-bottom="0cm" style:contextual-spacing="false" fo:text-align="justify" style:justify-single-word="false"/>
      <style:text-properties fo:color="#c9211e" loext:opacity="100%" fo:font-size="14pt" officeooo:rsid="003066fc" style:font-size-asian="12.25pt" style:font-size-complex="14pt"/>
    </style:style>
    <style:style style:name="P40" style:family="paragraph" style:parent-style-name="Text_20_body" style:list-style-name="L3">
      <style:paragraph-properties fo:text-align="justify" style:justify-single-word="false"/>
      <style:text-properties fo:color="#c9211e" loext:opacity="100%" fo:font-size="14pt" officeooo:rsid="003066fc" style:font-size-asian="12.25pt" style:font-size-complex="14pt"/>
    </style:style>
    <style:style style:name="P41" style:family="paragraph" style:parent-style-name="Text_20_body">
      <style:paragraph-properties fo:text-align="justify" style:justify-single-word="false"/>
      <style:text-properties fo:color="#c9211e" loext:opacity="100%" fo:font-size="14pt" officeooo:rsid="003066fc" style:font-size-asian="12.25pt" style:font-size-complex="14pt"/>
    </style:style>
    <style:style style:name="P42" style:family="paragraph" style:parent-style-name="Text_20_body">
      <style:paragraph-properties fo:text-align="justify" style:justify-single-word="false"/>
      <style:text-properties fo:font-size="14pt" officeooo:rsid="003066fc" officeooo:paragraph-rsid="00724974" style:font-size-asian="12.25pt" style:font-size-complex="14pt"/>
    </style:style>
    <style:style style:name="P43" style:family="paragraph" style:parent-style-name="Text_20_body">
      <style:paragraph-properties fo:text-align="justify" style:justify-single-word="false"/>
      <style:text-properties fo:font-size="14pt" officeooo:rsid="003066fc" officeooo:paragraph-rsid="00754f1b" style:font-size-asian="12.25pt" style:font-size-complex="14pt"/>
    </style:style>
    <style:style style:name="P44" style:family="paragraph" style:parent-style-name="Standard">
      <style:paragraph-properties fo:text-align="justify" style:justify-single-word="false"/>
      <style:text-properties style:text-underline-style="solid" style:text-underline-width="auto" style:text-underline-color="font-color" fo:font-weight="bold" officeooo:rsid="0022e6ba" officeooo:paragraph-rsid="0022e6ba" style:font-weight-asian="bold" style:font-weight-complex="bold"/>
    </style:style>
    <style:style style:name="T1" style:family="text">
      <style:text-properties officeooo:rsid="00616804"/>
    </style:style>
    <style:style style:name="T2" style:family="text">
      <style:text-properties officeooo:rsid="006cbd61"/>
    </style:style>
    <style:style style:name="T3" style:family="text">
      <style:text-properties officeooo:rsid="006e4056"/>
    </style:style>
    <style:style style:name="T4" style:family="text">
      <style:text-properties officeooo:rsid="006f2596"/>
    </style:style>
    <style:style style:name="T5" style:family="text">
      <style:text-properties officeooo:rsid="005d7066"/>
    </style:style>
    <style:style style:name="T6" style:family="text">
      <style:text-properties style:text-underline-style="solid" style:text-underline-width="auto" style:text-underline-color="font-color" fo:font-weight="bold" officeooo:rsid="005d7066" style:font-weight-asian="bold" style:font-weight-complex="bold"/>
    </style:style>
    <style:style style:name="T7" style:family="text">
      <style:text-properties officeooo:rsid="007cd6c6"/>
    </style:style>
    <style:style style:name="T8" style:family="text">
      <style:text-properties officeooo:rsid="006dc254"/>
    </style:style>
    <style:style style:name="T9" style:family="text">
      <style:text-properties officeooo:rsid="006f40ec"/>
    </style:style>
    <style:style style:name="T10" style:family="text">
      <style:text-properties officeooo:rsid="005f635f"/>
    </style:style>
    <style:style style:name="T11" style:family="text">
      <style:text-properties style:text-underline-style="solid" style:text-underline-width="auto" style:text-underline-color="font-color" fo:font-weight="bold" officeooo:rsid="005f635f" style:font-weight-asian="bold" style:font-weight-complex="bold"/>
    </style:style>
    <style:style style:name="T12" style:family="text">
      <style:text-properties officeooo:rsid="0022496e"/>
    </style:style>
    <style:style style:name="T13" style:family="text">
      <style:text-properties officeooo:rsid="001f7d57"/>
    </style:style>
    <style:style style:name="T14" style:family="text">
      <style:text-properties officeooo:rsid="001a1f37"/>
    </style:style>
    <style:style style:name="T15" style:family="text">
      <style:text-properties officeooo:rsid="00658ee3"/>
    </style:style>
    <style:style style:name="T16" style:family="text">
      <style:text-properties officeooo:rsid="0063e6c0"/>
    </style:style>
    <style:style style:name="T17" style:family="text">
      <style:text-properties officeooo:rsid="00425f83"/>
    </style:style>
    <style:style style:name="T18" style:family="text">
      <style:text-properties style:text-underline-style="solid" style:text-underline-width="auto" style:text-underline-color="font-color" fo:font-weight="bold" style:font-weight-asian="bold" style:font-weight-complex="bold"/>
    </style:style>
    <style:style style:name="T19" style:family="text">
      <style:text-properties officeooo:rsid="0026c2eb"/>
    </style:style>
    <style:style style:name="T20" style:family="text">
      <style:text-properties style:text-underline-style="solid" style:text-underline-width="auto" style:text-underline-color="font-color" fo:font-weight="bold" officeooo:rsid="002a8044" style:font-weight-asian="bold" style:font-weight-complex="bold"/>
    </style:style>
    <style:style style:name="T21" style:family="text">
      <style:text-properties officeooo:rsid="002a8044"/>
    </style:style>
    <style:style style:name="T22" style:family="text">
      <style:text-properties officeooo:rsid="0028a17d"/>
    </style:style>
    <style:style style:name="T23" style:family="text">
      <style:text-properties fo:font-weight="bold" officeooo:rsid="003cb217" style:font-weight-asian="bold" style:font-weight-complex="bold"/>
    </style:style>
    <style:style style:name="T24" style:family="text">
      <style:text-properties officeooo:rsid="003cb217"/>
    </style:style>
    <style:style style:name="T25" style:family="text">
      <style:text-properties officeooo:rsid="0062cb5a"/>
    </style:style>
    <style:style style:name="T26" style:family="text">
      <style:text-properties officeooo:rsid="004dc7e0"/>
    </style:style>
    <style:style style:name="T27" style:family="text">
      <style:text-properties officeooo:rsid="0031ded6"/>
    </style:style>
    <style:style style:name="T28" style:family="text">
      <style:text-properties officeooo:rsid="004dabf3"/>
    </style:style>
    <style:style style:name="T29" style:family="text">
      <style:text-properties officeooo:rsid="007896c0"/>
    </style:style>
    <style:style style:name="T30" style:family="text">
      <style:text-properties officeooo:rsid="00516535"/>
    </style:style>
    <style:style style:name="T31" style:family="text">
      <style:text-properties fo:font-style="normal" style:text-underline-style="solid" style:text-underline-width="auto" style:text-underline-color="font-color" fo:font-weight="bold" style:font-style-asian="normal" style:font-weight-asian="bold" style:font-style-complex="normal" style:font-weight-complex="bold"/>
    </style:style>
    <style:style style:name="T32" style:family="text">
      <style:text-properties fo:font-style="normal" style:text-underline-style="solid" style:text-underline-width="auto" style:text-underline-color="font-color" fo:font-weight="bold" officeooo:rsid="00516535" style:font-style-asian="normal" style:font-weight-asian="bold" style:font-style-complex="normal" style:font-weight-complex="bold"/>
    </style:style>
    <style:style style:name="T33" style:family="text">
      <style:text-properties fo:font-style="normal" style:text-underline-style="solid" style:text-underline-width="auto" style:text-underline-color="font-color" fo:font-weight="bold" officeooo:rsid="005a7fb8" style:font-style-asian="normal" style:font-weight-asian="bold" style:font-style-complex="normal" style:font-weight-complex="bold"/>
    </style:style>
    <style:style style:name="T34" style:family="text">
      <style:text-properties fo:font-style="normal" officeooo:rsid="00535227" style:font-style-asian="normal" style:font-style-complex="normal"/>
    </style:style>
    <style:style style:name="T35" style:family="text">
      <style:text-properties fo:font-style="normal" officeooo:rsid="0058868d" style:font-style-asian="normal" style:font-style-complex="normal"/>
    </style:style>
    <style:style style:name="T36" style:family="text">
      <style:text-properties officeooo:rsid="00308814"/>
    </style:style>
    <style:style style:name="T37" style:family="text">
      <style:text-properties fo:font-weight="normal" style:font-weight-asian="normal" style:font-weight-complex="normal"/>
    </style:style>
    <style:style style:name="T38" style:family="text">
      <style:text-properties fo:font-weight="normal" officeooo:rsid="0067040c" style:font-weight-asian="normal" style:font-weight-complex="normal"/>
    </style:style>
    <style:style style:name="T39" style:family="text">
      <style:text-properties officeooo:rsid="006765a5"/>
    </style:style>
    <style:style style:name="T40" style:family="text">
      <style:text-properties officeooo:rsid="00711257"/>
    </style:style>
    <style:style style:name="T41" style:family="text">
      <style:text-properties officeooo:rsid="0067d2bc"/>
    </style:style>
    <style:style style:name="T42" style:family="text">
      <style:text-properties fo:font-weight="normal" officeooo:rsid="00689e4a" style:font-weight-asian="normal" style:font-weight-complex="normal"/>
    </style:style>
    <style:style style:name="T43" style:family="text">
      <style:text-properties fo:font-weight="normal" officeooo:rsid="006a9124" style:font-weight-asian="normal" style:font-weight-complex="normal"/>
    </style:style>
    <style:style style:name="T44" style:family="text">
      <style:text-properties fo:font-weight="bold" officeooo:rsid="004411cf" style:font-weight-asian="bold" style:font-weight-complex="bold"/>
    </style:style>
    <style:style style:name="T45" style:family="text">
      <style:text-properties officeooo:rsid="004411cf"/>
    </style:style>
    <style:style style:name="T46" style:family="text">
      <style:text-properties officeooo:rsid="00407476"/>
    </style:style>
    <style:style style:name="T47" style:family="text">
      <style:text-properties officeooo:rsid="00452e3a"/>
    </style:style>
    <style:style style:name="T48" style:family="text">
      <style:text-properties officeooo:rsid="0041740e"/>
    </style:style>
    <style:style style:name="T49" style:family="text">
      <style:text-properties officeooo:rsid="004803e2"/>
    </style:style>
    <style:style style:name="T50" style:family="text">
      <style:text-properties officeooo:rsid="002a8cae"/>
    </style:style>
    <style:style style:name="T51" style:family="text">
      <style:text-properties fo:font-weight="bold" officeooo:rsid="003b8176" style:font-weight-asian="bold" style:font-weight-complex="bold"/>
    </style:style>
    <style:style style:name="T52" style:family="text">
      <style:text-properties officeooo:rsid="003b8176"/>
    </style:style>
    <style:style style:name="T53" style:family="text">
      <style:text-properties officeooo:rsid="002aed7c"/>
    </style:style>
    <style:style style:name="T54" style:family="text">
      <style:text-properties officeooo:rsid="006070c0"/>
    </style:style>
    <style:style style:name="T55" style:family="text">
      <style:text-properties style:text-underline-style="solid" style:text-underline-width="auto" style:text-underline-color="font-color" fo:font-weight="bold" officeooo:rsid="006070c0" style:font-weight-asian="bold" style:font-weight-complex="bold"/>
    </style:style>
    <style:style style:name="T56" style:family="text">
      <style:text-properties officeooo:rsid="00327585"/>
    </style:style>
    <style:style style:name="T57" style:family="text">
      <style:text-properties officeooo:rsid="0036bb37"/>
    </style:style>
    <style:style style:name="T58" style:family="text">
      <style:text-properties officeooo:rsid="003ddd80"/>
    </style:style>
    <style:style style:name="T59" style:family="text">
      <style:text-properties officeooo:rsid="003323b1"/>
    </style:style>
    <style:style style:name="T60" style:family="text">
      <style:text-properties fo:color="#666666" loext:opacity="100%" style:font-name="Tahoma" fo:font-size="5.5pt" style:font-size-asian="5.5pt" style:font-name-complex="Tahoma1" style:font-size-complex="5.5pt"/>
    </style:style>
    <style:style style:name="T61" style:family="text">
      <style:text-properties fo:color="#f44336" loext:opacity="100%" style:font-name="Tahoma" fo:font-size="10pt" fo:font-weight="bold" officeooo:rsid="003cb217" style:font-size-asian="10pt" style:font-weight-asian="bold" style:font-name-complex="Tahoma1" style:font-size-complex="10pt" style:font-weight-complex="bold"/>
    </style:style>
    <style:style style:name="T62" style:family="text">
      <style:text-properties fo:color="#f44336" loext:opacity="100%" style:font-name="Tahoma" fo:font-size="10pt" officeooo:rsid="003cb217" style:font-size-asian="10pt" style:font-name-complex="Tahoma1" style:font-size-complex="10pt"/>
    </style:style>
    <style:style style:name="T63" style:family="text">
      <style:text-properties fo:color="#f44336" loext:opacity="100%" style:font-name="Tahoma" fo:font-size="10pt" officeooo:rsid="0036bb37" style:font-size-asian="10pt" style:font-name-complex="Tahoma1" style:font-size-complex="10pt"/>
    </style:style>
    <style:style style:name="T64" style:family="text">
      <style:text-properties fo:color="#f44336" loext:opacity="100%" style:font-name="Tahoma" fo:font-size="10pt" style:font-size-asian="10pt" style:font-name-complex="Tahoma1" style:font-size-complex="10pt"/>
    </style:style>
    <style:style style:name="T65" style:family="text">
      <style:text-properties fo:color="#f44336" loext:opacity="100%" style:font-name="Tahoma" fo:font-size="10pt" officeooo:rsid="00383bfa" style:font-size-asian="10pt" style:font-name-complex="Tahoma1" style:font-size-complex="10pt"/>
    </style:style>
    <style:style style:name="T66" style:family="text">
      <style:text-properties fo:color="#ff0000" loext:opacity="100%" style:font-name="Tahoma" fo:font-size="10pt" officeooo:rsid="003f7cbd" fo:background-color="transparent" loext:char-shading-value="0" style:font-size-asian="10pt" style:font-name-complex="Tahoma1" style:font-size-complex="10pt"/>
    </style:style>
    <style:style style:name="T67" style:family="text">
      <style:text-properties fo:color="#ff0000" loext:opacity="100%" fo:background-color="transparent" loext:char-shading-value="0"/>
    </style:style>
    <style:style style:name="T68" style:family="text">
      <style:text-properties fo:color="#ff0000" loext:opacity="100%" style:font-name="Tahoma" fo:font-size="10pt" fo:background-color="transparent" loext:char-shading-value="0" style:font-size-asian="10pt" style:font-name-complex="Tahoma1" style:font-size-complex="10pt"/>
    </style:style>
    <style:style style:name="T69" style:family="text">
      <style:text-properties officeooo:rsid="004203b6"/>
    </style:style>
    <style:style style:name="T70" style:family="text">
      <style:text-properties officeooo:rsid="00556684"/>
    </style:style>
    <style:style style:name="T71" style:family="text">
      <style:text-properties officeooo:rsid="0040592b"/>
    </style:style>
    <style:style style:name="T72" style:family="text">
      <style:text-properties officeooo:rsid="0056bfba"/>
    </style:style>
    <style:style style:name="T73" style:family="text">
      <style:text-properties fo:color="#c9211e" loext:opacity="100%" officeooo:rsid="00724974"/>
    </style:style>
    <style:style style:name="T74" style:family="text">
      <style:text-properties fo:color="#000000" loext:opacity="100%" fo:font-size="20pt" officeooo:rsid="00754f1b" style:font-size-asian="20pt" style:font-size-complex="20pt"/>
    </style:style>
    <style:style style:name="T75" style:family="text">
      <style:text-properties fo:color="#000000" loext:opacity="100%" fo:font-size="20pt" style:text-underline-style="none" fo:font-weight="bold" officeooo:rsid="007397f0" style:font-size-asian="20pt" style:font-weight-asian="bold" style:font-size-complex="20pt" style:font-weight-complex="bold"/>
    </style:style>
    <style:style style:name="T76" style:family="text">
      <style:text-properties fo:color="#000000" loext:opacity="100%" fo:font-size="20pt" style:text-underline-style="none" fo:font-weight="bold" officeooo:rsid="007830fd" style:font-size-asian="20pt" style:font-weight-asian="bold" style:font-size-complex="20pt" style:font-weight-complex="bold"/>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Strong_20_Emphasis">a)</text:span> <text:span text:style-name="T1">Dopo aver riflettuto sul problema suscitato dal paradosso ritengo che</text:span> la <text:span text:style-name="T1">sua</text:span> soluzione <text:s/>si p<text:span text:style-name="T1">ossa </text:span>ricavare pensando al paradosso dei gemelli. Qual è la soluzione del paradosso dei gemelli?</text:p>
      <text:p text:style-name="P2">La soluzione è stata trovata pensando <text:span text:style-name="T2">al</text:span> ruolo della velocità della luce come riferimento fondamentale e <text:span text:style-name="T2">oltre a questo </text:span><text:span text:style-name="T3">personalmente </text:span><text:span text:style-name="T2">aggiungerei anche </text:span>l'esistenza, nei fenomeni fisici del moto, <text:s/><text:span text:style-name="T4">di</text:span> un punto di riferimento oggettivamente dominante.</text:p>
      <text:p text:style-name="P2">Per esempio, pensando al fatto che, sulla Terra, una persona dentro un ascensore, a un certo punto cade perché il cavo dell'ascensore si rompe e sperimenta l'assenza di gravità, è vero che dal suo punto di vista soggettivo, sperimenta l'assenza di gravità. Tuttavia di fatto, il punto di riferimento dominante <text:span text:style-name="T5">( </text:span><text:span text:style-name="T6">non semplicemente conveniente</text:span><text:span text:style-name="T5">) </text:span>che <text:span text:style-name="T5">sarebbe</text:span> il pianeta Terra, la attrae generando prima o poi un contatto tra la persona dentro l'ascensore e la Terra. <text:span text:style-name="T7">La terra non sarebbe solo un sistema di riferimenti privilegiato.</text:span></text:p>
      <text:p text:style-name="P2">Quando i due gemelli si trovano sulla Terra, il punto di riferimento dominante è quindi il pianeta Terra. Il gemello che parte con l'astronave, avvicinandosi alla velocità della luce, sperimenta un rallentamento dei propri bioritmi, mentre il gemello che rimane sulla Terra non si muove alla velocità della luce.</text:p>
      <text:p text:style-name="P3">È vero che, dal punto di vista del gemello sull'astronave, il gemello sulla Terra può essere visto come colui che si muove rispetto a lui alla velocità della luce ma in realtà il gemello sulla Terra non si sta muovendo alla velocità della luce. </text:p>
      <text:p text:style-name="P4">Non avverrebbe che il gemello sull’astronave manterrebbe la stessa distanza dal centro della nostra galassia mentre la terra si muoverebbe mutando la sua distanza dal centro galattico.</text:p>
      <text:p text:style-name="P5">Queste considerazioni <text:span text:style-name="T8">costituiscono un mio sviluppo personale del paradosso dei gemelli, pensato in origine come il paradosso degli orologi poi antropomorfi</text:span><text:span text:style-name="T9">z</text:span><text:span text:style-name="T8">zato.</text:span></text:p>
      <text:p text:style-name="P2"/>
      <text:p text:style-name="P2"><text:span text:style-name="Strong_20_Emphasis">b)</text:span> Quando ci si trova su un treno fermo alla stazione e a un certo punto il treno comincia a muoversi, il passeggero può avere la sensazione che sia la stazione a muoversi e non il treno, ma questa è un'illusione percettiva.</text:p>
      <text:p text:style-name="P2">La stazione e il treno si trovano sulla Terra e insieme alla Terra si muovono attorno al suo asse, inoltre la Terra ruota intorno al Sole e il sistema solare si muove intorno al centro della galassia. Tuttavia in questo caso, il punto di riferimento dominante <text:span text:style-name="T10">(</text:span><text:span text:style-name="T11">non semplicemente conveniente</text:span><text:span text:style-name="T10">)</text:span> sarebbe la Terra. </text:p>
      <text:p text:style-name="P2"/>
      <text:p text:style-name="P2"><text:span text:style-name="Strong_20_Emphasis">c)</text:span> Pensando a questi fatti mi viene in mente che  <text:span text:style-name="T12">una soluzione</text:span> possibile <text:s/>sia questa.</text:p>
      <text:p text:style-name="P2">Immaginiamo un razzo dotato di un generatore di luce collocato al suo centro, oppure al centro di uno spazio vuoto nel quale possano alloggiare astronauti o essere collocati materiali. Dal centro di questo spazio partono due raggi luminosi, uno diretto verso la parte posteriore e uno verso la parte anteriore del razzo.</text:p>
      <text:p text:style-name="P2">Chiaramente, se il razzo si trova in accelerazione il raggio luminoso diretto verso la parte posteriore raggiungerà prima la parte posteriore del razzo rispetto al raggio diretto verso la parte anteriore.</text:p>
      <text:p text:style-name="P2"><text:soft-page-break/>Se inoltre, poniamo questo razzo sopra un mezzo mobile collocato su un binario, il razzo potrebbe accendersi e partire in accelerazione. Anche in questo caso il raggio luminoso lanciato verso la parte posteriore arriv<text:span text:style-name="T13">e</text:span>r<text:span text:style-name="T14">à</text:span> prima di quello lanciato verso la parte anteriore.</text:p>
      <text:p text:style-name="P2">Ma che cosa vedranno gli osservatori a Terra <text:span text:style-name="T15">ovviamente </text:span><text:span text:style-name="T16">rivolti verso il razzo</text:span>?</text:p>
      <text:p text:style-name="P2">Un osservatore a Terra che veda il razzo partire <text:span text:style-name="T17">come sopradetto o</text:span> verso il cielo e che idealmente, osservi con un binocolo il comportamento dei due impulsi luminosi, <text:span text:style-name="T18">vedrà realmente i due raggi colpire contemporaneamente la parte anteriore e la parte posteriore del razzo?</text:span></text:p>
      <text:p text:style-name="P6"/>
      <text:p text:style-name="P7">Risulta evidente che nella fase di accelerazione il razzo subirebbe degli effetti gravitazionali causati dalle leggi sull’inerzia.</text:p>
      <text:p text:style-name="P7"/>
      <text:p text:style-name="P8">E’ noto <text:span text:style-name="T19">che chi guida un automobile a forte velocità se frena improvvisamente senza cinture di sicurezza, a causa delle leggi di inerzia potrebbe esse sbalzato fuori dall’auto.</text:span></text:p>
      <text:p text:style-name="P9">Questo effetto non sarebbe percepibile solo dal guidatore <text:span text:style-name="T18">ma anche da osservatori esterni.</text:span></text:p>
      <text:p text:style-name="P10"/>
      <text:p text:style-name="P10">Pensando a questo fatto, perché <text:span text:style-name="T20">nel caso</text:span><text:span text:style-name="T21"> </text:span>gli osservatori a terra dovrebbero avere una percezione diversa del moto dei raggi luminosi rispetto a quelli che si trovano nel razzo? <text:s/><text:span text:style-name="T22">Non vedo la ragione.</text:span></text:p>
      <text:p text:style-name="P10"/>
      <text:p text:style-name="P11">E voi?</text:p>
      <text:p text:style-name="P11"/>
      <text:p text:style-name="P12"><text:span text:style-name="T23">d)</text:span><text:span text:style-name="T24"> </text:span>Se il meccanismo che origina i raggi luminosi si trovasse a terra e venissero fatti partire due raggi luminosi rispettivamente verso la sinistra e la destra di un osservatore, dal punto di vista dell'osservatore a terra <text:s/>i raggi colpirebbero due barriere poste alla stessa distanza dal meccanismo che origina i raggi concretamente nello stesso tempo.</text:p>
      <text:p text:style-name="P12">Ma immaginando <text:s/>un treno che nel suo percorso va incontro la direzione del raggio fatto partire verso la destra dell’osservatore a terra <text:span text:style-name="T25">(</text:span><text:span text:style-name="T15">ovviamente </text:span><text:span text:style-name="T25">rivolto verso il treno)</text:span> questo raggio dagli osservatori nel treno verrebbe visto colpire la barriera a destra dell’osservatore a terra prima dell’altro.</text:p>
      <text:p text:style-name="P12"/>
      <text:p text:style-name="P13"><text:span text:style-name="T26">Ma</text:span><text:span text:style-name="T27"> </text:span><text:span text:style-name="T26">i</text:span><text:span text:style-name="T28">n concreto l’osservatore sul treno dovrebbe ritenere che anche </text:span><text:span text:style-name="T29">se</text:span><text:span text:style-name="T28"> </text:span><text:span text:style-name="T30">il </text:span><text:span text:style-name="T28">suo tempo proprio <text:s/></text:span><text:span text:style-name="T29">è </text:span><text:span text:style-name="T28">più lento di quello dell’osservatore a terra, nel <text:s/>momento suo, in cui riceve l’informazione </text:span><text:span text:style-name="T27">che la barriera di destra all’osservatore sulla terra è stata colpita prima di quella alla sinistra, </text:span><text:span text:style-name="T28">allora </text:span><text:span text:style-name="T30">dovrebbe ritenere che </text:span><text:span text:style-name="T28"><text:s/>deve essere stat</text:span><text:span text:style-name="T26">a</text:span><text:span text:style-name="T28"> colpita anche la barriera di sinistra,</text:span> poiché il <text:s/><text:span text:style-name="T31">moto del pianeta terra su cui si muove il treno, rimarrebbe inalterato </text:span><text:span text:style-name="T32">e questo sarebbe </text:span><text:span text:style-name="T33">un sicuro</text:span><text:span text:style-name="T32"> punto di riferimento dominante. </text:span><text:span text:style-name="T34">Non è importante nel caso che non esist</text:span><text:span text:style-name="T35">a</text:span><text:span text:style-name="T34">no esperimenti fisici tali da permettere di capire se è il treno che si muove o la superfice della terra o la terra stessa.</text:span></text:p>
      <text:p text:style-name="P14"/>
      <text:p text:style-name="P15"><text:span text:style-name="T27">A proposito</text:span> <text:span text:style-name="T27">r</text:span><text:span text:style-name="T36">iguardo il moto del pianeta terra si pensi alla forza di coriolis, si tratta di un fenomeno dovuto alla legge di inerzia, </text:span><text:span text:style-name="T27">un fenomeno di movimento apparente che può coinvolgere anche la meteorologia, si pensi anche al vento apparente che incontrano le barche a vela.</text:span></text:p>
      <text:p text:style-name="P16"><text:soft-page-break/></text:p>
      <text:p text:style-name="P17">D,1) <text:span text:style-name="T37">La situazione descritta, può essere immaginata anche pensando ad un altro treno che viaggia dietr</text:span><text:span text:style-name="T38">o l’osservatore a terra ed alla stessa velocità dell’altro treno, si immagini anche che tutti e due i treni siano partiti contemporaneamente da due punti collocati alla stessa distanza dall’osservatore a terra. E chiaro che anche l’osservatore su questo treno ad un suo tempo proprio ma uguale a quello dell’altro treno percepirà una situazione simmetrica rispetto a quella dell’osservatore del treno proveniente alla dalla destra dell’osservatore a terra.</text:span></text:p>
      <text:p text:style-name="P18"><text:span text:style-name="T39">Ma tutto questo in fondo non sarebbe veramente problematico se non si pensa</text:span><text:span text:style-name="T40">s</text:span><text:span text:style-name="T39">se alla situazione in cui i due raggi luminosi fossero sostituiti da due raggi laser mortali diretti verso due persone collocate alla stessa distanza dall’emettitore ed ovviamente rispettivamente uno alla destra e l’altro alla sinistra della macchina </text:span><text:span text:style-name="T41">da cui i raggi vengono emessi</text:span><text:span text:style-name="T39">.</text:span></text:p>
      <text:p text:style-name="P19"/>
      <text:p text:style-name="P20">Quando morirebbero?<text:span text:style-name="T37"> </text:span><text:span text:style-name="T42">Come considerare il punto di vista di queste persone pochi istanti prima di morire secondo il loro tempo? </text:span><text:span text:style-name="T43">Pura soggettività?</text:span></text:p>
      <text:p text:style-name="P21">Tutto questo mi conferma la validità di quanto concluso al punto d.</text:p>
      <text:p text:style-name="P21"/>
      <text:p text:style-name="P22">Ovviamente si possono immaginare anche treni con velocità e quindi tempi diversi.</text:p>
      <text:p text:style-name="P23"/>
      <text:p text:style-name="P24"/>
      <text:p text:style-name="P25"><text:span text:style-name="T44">e)</text:span><text:span text:style-name="T45"> </text:span><text:span text:style-name="T46">La </text:span>relatività <text:span text:style-name="T46">speciale </text:span>distingue chiaramente tra due situazioni:</text:p>
      <text:list text:style-name="L1">
        <text:list-item>
          <text:p text:style-name="P26">eventi causalmente collegati, il cui ordine è invariabile; </text:p>
        </text:list-item>
        <text:list-item>
          <text:p text:style-name="P27">eventi separati spazialmente, per i quali l'ordine può dipendere dal sistema di riferimento. </text:p>
        </text:list-item>
      </text:list>
      <text:p text:style-name="P25"><text:span text:style-name="T45"><text:s/></text:span>Di conseguenza, si può <text:span text:style-name="T47">definire</text:span> la seguente distinzione:</text:p>
      <text:list text:style-name="L2">
        <text:list-item>
          <text:p text:style-name="P28"><text:span text:style-name="Strong_20_Emphasis">la relatività </text:span><text:span text:style-name="Strong_20_Emphasis"><text:span text:style-name="T46">speciale </text:span></text:span><text:span text:style-name="Strong_20_Emphasis"><text:s/>stabilisce come diversi osservatori possano ordinare temporalmente determinati eventi;</text:span> </text:p>
        </text:list-item>
        <text:list-item>
          <text:p text:style-name="P29"><text:span text:style-name="Strong_20_Emphasis">il tempo proprio descrive il tempo effettivamente </text:span><text:span text:style-name="Strong_20_Emphasis"><text:span text:style-name="T46">vissuto</text:span></text:span><text:span text:style-name="Strong_20_Emphasis"> da ciascun individuo lungo la propria traiettoria </text:span><text:span text:style-name="Strong_20_Emphasis"><text:span text:style-name="T45">spaziotemporale</text:span></text:span><text:span text:style-name="Strong_20_Emphasis">.</text:span></text:p>
        </text:list-item>
      </text:list>
      <text:p text:style-name="P12"/>
      <text:p text:style-name="P12"><text:span text:style-name="T24"><text:s/></text:span><text:span text:style-name="T47">Nelle mie considerazioni i</text:span>l principio della relatività della simultaneità non viene <text:span text:style-name="T48">radicalmente </text:span>negato <text:span text:style-name="T49">m</text:span>a in qualche modo è chiaramente ritoccato, <text:span text:style-name="T50">considerando </text:span><text:span text:style-name="T51">la possibile</text:span><text:span text:style-name="T52"> </text:span><text:span text:style-name="T50">esistenza di un punt</text:span><text:span text:style-name="T53">o </text:span><text:span text:style-name="T50"><text:s/>di riferimento dominante </text:span><text:span text:style-name="T54">(</text:span><text:span text:style-name="T55">non semplicemente conveniente</text:span><text:span text:style-name="T54">)</text:span><text:span text:style-name="T50"> che avrebbe una sua oggettività, </text:span><text:span text:style-name="T56">anche se tutte le realtà di cui è composto l’universo si muovono le une rispetto alle altre con una velocità propria ed in espan</text:span><text:span text:style-name="T57">s</text:span><text:span text:style-name="T56">ione.</text:span></text:p>
      <text:p text:style-name="P12"/>
      <text:p text:style-name="P12"><text:span text:style-name="T49">Chiaramente</text:span><text:span text:style-name="T48"> </text:span><text:span text:style-name="T49">secondo me</text:span><text:span text:style-name="T58"> </text:span><text:span text:style-name="T24"><text:s/></text:span>la relatività della simultaneità non implica necessariamente che ogni possibile ordinamento degli eventi nell'universo sia privo di una struttura fisicamente privilegiata. L'universo stesso, attraverso la sua struttura e la sua <text:soft-page-break/>evoluzione cosmologica, potrebbe fornire un criterio globale aggiuntivo per collocare gli eventi, senza per questo reintrodurre il tempo assoluto di Newton. </text:p>
      <text:p text:style-name="P12"/>
      <text:p text:style-name="P12"/>
      <text:p text:style-name="P30">In riferimento alla relatività della simultaneità potrebbe essere utile visiona<text:span text:style-name="T59">r</text:span>e i seguenti video:</text:p>
      <text:p text:style-name="P30"/>
      <text:p text:style-name="P30"><text:a xlink:type="simple" xlink:href="https://www.youtube.com/watch?v=664NzfXkTEM&amp;list=PLuJLUqiBiOrXej13VqbTKxYgGrpAJsuxG&amp;index=2" text:style-name="Internet_20_link" text:visited-style-name="Visited_20_Internet_20_Link">https://www.youtube.com/watch?v=664NzfXkTEM&amp;list=PLuJLUqiBiOrXej13VqbTKxYgGrpAJsuxG&amp;index=2</text:a></text:p>
      <text:p text:style-name="P30"/>
      <text:p text:style-name="P30"><text:a xlink:type="simple" xlink:href="https://www.youtube.com/watch?v=meWKlkn6X44&amp;list=PLuJLUqiBiOrXej13VqbTKxYgGrpAJsuxG&amp;index=16" text:style-name="Internet_20_link" text:visited-style-name="Visited_20_Internet_20_Link">https://www.youtube.com/watch?v=meWKlkn6X44&amp;list=PLuJLUqiBiOrXej13VqbTKxYgGrpAJsuxG&amp;index=16</text:a></text:p>
      <text:p text:style-name="P30"/>
      <text:p text:style-name="P30"><text:a xlink:type="simple" xlink:href="https://www.youtube.com/watch?v=G9N2rTc-IEQ&amp;list=PLuJLUqiBiOrXej13VqbTKxYgGrpAJsuxG&amp;index=3" text:style-name="Internet_20_link" text:visited-style-name="Visited_20_Internet_20_Link">https://www.youtube.com/watch?v=G9N2rTc-IEQ&amp;list=PLuJLUqiBiOrXej13VqbTKxYgGrpAJsuxG&amp;index=3</text:a></text:p>
      <text:p text:style-name="P31"/>
      <text:p text:style-name="P32"/>
      <text:p text:style-name="P33" loext:marker-style-name="T60"><text:span text:style-name="T61">f)</text:span><text:span text:style-name="T62"> </text:span><text:span text:style-name="T63">Però i</text:span><text:span text:style-name="T64">mportante e anche evidenziare che individuando un moto e tempo assoluto come soprad</text:span><text:span text:style-name="T65">d</text:span><text:span text:style-name="T64">e</text:span><text:span text:style-name="T65">t</text:span><text:span text:style-name="T64">to, il problema della contrazione delle lunghezze, individuato da Einstein</text:span><text:span text:style-name="T60"> </text:span><text:span text:style-name="T64"> viene a  porsi in modo diverso.</text:span></text:p>
      <text:p text:style-name="P34" loext:marker-style-name="T60"/>
      <text:p text:style-name="P35" loext:marker-style-name="T60"><text:span text:style-name="T64"> In riferimento al rispettivo moto e tempo particolare i diversi osservatori valuteranno differentemente la misura degli opposti regoli disposti in modo orizzontale sul pavimento delle rispettive astronavi, ma effettuando la misura avendo come criterio il tempo assoluto del moto dell'universo, le misure saranno le stesse </text:span><text:span text:style-name="T66">g</text:span><text:span text:style-name="T67">li osservatori locali continuano a misurare il proprio tempo proprio, ma potrebbero disporre di una procedura fisica per determinare il tempo cosmologico associato agli eventi che osservano. </text:span><text:span text:style-name="T68"><text:s/></text:span></text:p>
      <text:p text:style-name="P36"/>
      <text:p text:style-name="P37">Se l'universo <text:span text:style-name="T69">ha</text:span> una struttura cosmologica che permette di definire un tempo globale, allora è possibile utilizzare tale tempo per definire una simultaneità cosmologica. Le misure di oggetti effettuate rispetto a questa simultaneità fornirebbero una descrizione comune rispetto al riferimento cosmologico, pur senza eliminare l'esistenza delle differenti misure ottenute dagli osservatori nei rispettivi sistemi locali.</text:p>
      <text:p text:style-name="P37"/>
      <text:p text:style-name="P38"><text:span text:style-name="T70">Quindi e</text:span>sistono <text:s/><text:span text:style-name="Strong_20_Emphasis">due livelli di descrizione</text:span>:</text:p>
      <text:list text:style-name="L3">
        <text:list-item>
          <text:p text:style-name="P39"><text:span text:style-name="Strong_20_Emphasis">livello locale relativistico</text:span>: ogni osservatore misura lunghezze e tempi secondo il proprio sistema di riferimento e secondo il proprio tempo proprio; </text:p>
        </text:list-item>
        <text:list-item>
          <text:p text:style-name="P40"><text:span text:style-name="Strong_20_Emphasis">livello cosmologico globale</text:span>: gli eventi vengono riferiti a una particolare struttura dell'universo e a una simultaneità cosmologica. </text:p>
        </text:list-item>
      </text:list>
      <text:p text:style-name="P41"><text:span text:style-name="Strong_20_Emphasis"><text:span text:style-name="T71">Allora sarebbe</text:span></text:span><text:span text:style-name="Strong_20_Emphasis"> possibile costruire una procedura operativa che permetta a un osservatore in moto arbitrario di determinare il <text:s/>tempo cosmologico e di misurare le distanze </text:span><text:span text:style-name="Strong_20_Emphasis"><text:span text:style-name="T72">considerando la</text:span></text:span><text:span text:style-name="Strong_20_Emphasis"> simultaneità cosmologica?</text:span></text:p>
      <text:p text:style-name="P42"><text:span text:style-name="Strong_20_Emphasis"><text:span text:style-name="T73"/></text:span></text:p>
      <text:p text:style-name="P43"><text:span text:style-name="Strong_20_Emphasis"><text:span text:style-name="T74">La soluzione proposta è stata sviluppata tra il giorno 19/08/2026 ed il giorno </text:span></text:span><text:span text:style-name="T75">2</text:span><text:span text:style-name="T76">3</text:span><text:span text:style-name="T75">/08/2026</text:span></text:p>
      <text:p text:style-name="P30"><text:soft-page-break/></text:p>
      <text:p text:style-name="P30"/>
      <text:p text:style-name="P30"><text:s/></text:p>
      <text:p text:style-name="P44"/>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it" fo:country="IT"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Normal_20__28_Web_29_" style:display-name="Normal (Web)"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loext:opacity="100%" style:text-underline-style="solid" style:text-underline-width="auto" style:text-underline-color="font-color"/>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19T01:27:54.511500100</meta:creation-date>
    <dc:date>2026-08-29T15:34:58.933976200</dc:date>
    <meta:editing-duration>PT5H11M24S</meta:editing-duration>
    <meta:editing-cycles>117</meta:editing-cycles>
    <meta:generator>LibreOffice/26.2.5.2$Windows_X86_64 LibreOffice_project/cd7284b4cbbfeb507e630c1aac019f4157393acb</meta:generator>
    <meta:document-statistic meta:table-count="0" meta:image-count="0" meta:object-count="0" meta:page-count="5" meta:paragraph-count="50" meta:word-count="1568" meta:character-count="10544" meta:non-whitespace-character-count="8999"/>
  </office:meta>
</office:document-meta>
</file>